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ontserrat" svg:font-family="Montserrat" style:font-family-generic="system" style:font-pitch="variable"/>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fo:font-weight="bold" style:font-weight-asian="bold" style:font-weight-complex="bold"/>
    </style:style>
    <style:style style:name="T5" style:parent-style-name="DefaultParagraphFont"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P7" style:parent-style-name="Normal" style:list-style-name="LFO1" style:family="paragraph"/>
    <style:style style:name="P8" style:parent-style-name="Normal" style:list-style-name="LFO1" style:family="paragraph"/>
    <style:style style:name="P9" style:parent-style-name="Normal" style:list-style-name="LFO1" style:family="paragraph"/>
    <style:style style:name="P10" style:parent-style-name="Normal" style:list-style-name="LFO2" style:family="paragraph"/>
    <style:style style:name="T11" style:parent-style-name="DefaultParagraphFont" style:family="text">
      <style:text-properties fo:font-weight="bold" style:font-weight-asian="bold" style:font-weight-complex="bold"/>
    </style:style>
    <style:style style:name="P12" style:parent-style-name="Normal" style:list-style-name="LFO2" style:family="paragraph"/>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P15" style:parent-style-name="Normal" style:list-style-name="LFO2" style:family="paragraph"/>
    <style:style style:name="T16" style:parent-style-name="DefaultParagraphFont" style:family="text">
      <style:text-properties fo:font-weight="bold" style:font-weight-asian="bold" style:font-weight-complex="bold"/>
    </style:style>
    <style:style style:name="T17" style:parent-style-name="DefaultParagraphFont" style:family="text">
      <style:text-properties fo:font-weight="bold" style:font-weight-asian="bold" style:font-weight-complex="bold"/>
    </style:style>
    <style:style style:name="P18" style:parent-style-name="Normal" style:family="paragraph">
      <style:text-properties fo:font-weight="bold" style:font-weight-asian="bold" style:font-weight-complex="bold" fo:font-size="10pt" style:font-size-asian="10pt" style:font-size-complex="10pt"/>
    </style:style>
    <style:style style:name="P19" style:parent-style-name="Normal" style:family="paragraph">
      <style:text-properties fo:font-weight="bold" style:font-weight-asian="bold" style:font-weight-complex="bold"/>
    </style:style>
    <style:style style:name="P20" style:parent-style-name="Normal" style:family="paragraph">
      <style:text-properties fo:font-weight="bold" style:font-weight-asian="bold" style:font-weight-complex="bold"/>
    </style:style>
    <style:style style:name="P21" style:parent-style-name="Normal" style:family="paragraph">
      <style:text-properties fo:font-weight="bold" style:font-weight-asian="bold" style:font-weight-complex="bold"/>
    </style:style>
    <style:style style:name="P22" style:parent-style-name="Normal" style:family="paragraph">
      <style:text-properties fo:font-weight="bold" style:font-weight-asian="bold" style:font-weight-complex="bold"/>
    </style:style>
    <style:style style:name="P23" style:parent-style-name="Normal" style:family="paragraph">
      <style:text-properties fo:font-weight="bold" style:font-weight-asian="bold" style:font-weight-complex="bold"/>
    </style:style>
    <style:style style:name="P24" style:parent-style-name="Normal" style:family="paragraph">
      <style:text-properties fo:font-weight="bold" style:font-weight-asian="bold" style:font-weight-complex="bold" fo:font-size="10pt" style:font-size-asian="10pt" style:font-size-complex="10pt"/>
    </style:style>
    <style:style style:name="P25" style:parent-style-name="Normal" style:family="paragraph">
      <style:text-properties fo:font-weight="bold" style:font-weight-asian="bold" style:font-weight-complex="bold" fo:font-size="10pt" style:font-size-asian="10pt" style:font-size-complex="10pt"/>
    </style:style>
    <style:style style:name="P26" style:parent-style-name="Normal" style:family="paragraph">
      <style:text-properties fo:font-weight="bold" style:font-weight-asian="bold" style:font-weight-complex="bold" fo:font-size="10pt" style:font-size-asian="10pt" style:font-size-complex="10pt"/>
    </style:style>
    <style:style style:name="T27" style:parent-style-name="DefaultParagraphFont" style:family="text">
      <style:text-properties fo:font-weight="bold" style:font-weight-asian="bold" style:font-weight-complex="bold" fo:font-size="10pt" style:font-size-asian="10pt" style:font-size-complex="10pt"/>
    </style:style>
    <style:style style:name="P28" style:parent-style-name="Normal" style:family="paragraph">
      <style:text-properties fo:font-weight="bold" style:font-weight-asian="bold" style:font-weight-complex="bold" fo:font-size="10pt" style:font-size-asian="10pt" style:font-size-complex="10pt"/>
    </style:style>
    <style:style style:name="P29" style:parent-style-name="Normal" style:family="paragraph">
      <style:text-properties fo:font-weight="bold" style:font-weight-asian="bold" style:font-weight-complex="bold" fo:font-size="10pt" style:font-size-asian="10pt" style:font-size-complex="10pt"/>
    </style:style>
    <style:style style:name="T30" style:parent-style-name="DefaultParagraphFont" style:family="text">
      <style:text-properties fo:font-weight="bold" style:font-weight-asian="bold" style:font-weight-complex="bold"/>
    </style:style>
    <style:style style:name="P31" style:parent-style-name="Normal" style:list-style-name="LFO3" style:family="paragraph"/>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P34" style:parent-style-name="Normal" style:list-style-name="LFO4" style:family="paragraph"/>
    <style:style style:name="P35" style:parent-style-name="Normal" style:list-style-name="LFO4" style:family="paragraph"/>
    <style:style style:name="P36" style:parent-style-name="Normal" style:list-style-name="LFO4" style:family="paragraph"/>
    <style:style style:name="T37" style:parent-style-name="DefaultParagraphFont" style:family="text">
      <style:text-properties fo:font-weight="bold" style:font-weight-asian="bold" style:font-weight-complex="bold"/>
    </style:style>
    <style:style style:name="T38" style:parent-style-name="DefaultParagraphFont" style:family="text">
      <style:text-properties fo:font-weight="bold" style:font-weight-asian="bold" style:font-weight-complex="bold"/>
    </style:style>
    <style:style style:name="P39" style:parent-style-name="Normal" style:list-style-name="LFO5" style:family="paragraph"/>
    <style:style style:name="T40" style:parent-style-name="DefaultParagraphFont" style:family="text">
      <style:text-properties fo:font-weight="bold" style:font-weight-asian="bold" style:font-weight-complex="bold"/>
    </style:style>
    <style:style style:name="T41" style:parent-style-name="DefaultParagraphFont" style:family="text">
      <style:text-properties fo:font-weight="bold" style:font-weight-asian="bold" style:font-weight-complex="bold" fo:font-style="italic" style:font-style-asian="italic" style:font-style-complex="italic"/>
    </style:style>
    <style:style style:name="T42" style:parent-style-name="DefaultParagraphFont" style:family="text">
      <style:text-properties fo:font-weight="bold" style:font-weight-asian="bold" style:font-weight-complex="bold" fo:font-style="italic" style:font-style-asian="italic" style:font-style-complex="italic"/>
    </style:style>
    <style:style style:name="T43" style:parent-style-name="DefaultParagraphFont" style:family="text">
      <style:text-properties fo:font-weight="bold" style:font-weight-asian="bold" style:font-weight-complex="bold"/>
    </style:style>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font-weight-complex="bold"/>
    </style:style>
    <style:style style:name="T46" style:parent-style-name="DefaultParagraphFont" style:family="text">
      <style:text-properties fo:font-weight="bold" style:font-weight-asian="bold" style:font-weight-complex="bold"/>
    </style:style>
    <style:style style:name="P47" style:parent-style-name="Normal" style:list-style-name="LFO6" style:family="paragraph"/>
    <style:style style:name="P48" style:parent-style-name="Normal" style:list-style-name="LFO6" style:family="paragraph"/>
    <style:style style:name="T49" style:parent-style-name="DefaultParagraphFont" style:family="text">
      <style:text-properties fo:font-weight="bold" style:font-weight-asian="bold" style:font-weight-complex="bold"/>
    </style:style>
    <style:style style:name="T50" style:parent-style-name="Hyperlink" style:family="text">
      <style:text-properties fo:font-weight="bold" style:font-weight-asian="bold" style:font-weight-complex="bold"/>
    </style:style>
    <style:style style:name="P51" style:parent-style-name="Normal" style:list-style-name="LFO6" style:family="paragraph"/>
    <style:style style:name="P52" style:parent-style-name="Normal" style:list-style-name="LFO6" style:family="paragraph"/>
    <style:style style:name="P53" style:parent-style-name="Normal" style:list-style-name="LFO6" style:family="paragraph"/>
    <style:style style:name="P54" style:parent-style-name="Normal" style:list-style-name="LFO6" style:family="paragraph"/>
    <style:style style:name="P55" style:parent-style-name="Normal" style:list-style-name="LFO6" style:family="paragraph"/>
    <style:style style:name="P56" style:parent-style-name="Normal" style:list-style-name="LFO6" style:family="paragraph"/>
    <style:style style:name="T57" style:parent-style-name="DefaultParagraphFont" style:family="text">
      <style:text-properties fo:font-weight="bold" style:font-weight-asian="bold" style:font-weight-complex="bold"/>
    </style:style>
    <style:style style:name="T58" style:parent-style-name="DefaultParagraphFont" style:family="text">
      <style:text-properties fo:font-weight="bold" style:font-weight-asian="bold" style:font-weight-complex="bold"/>
    </style:style>
    <style:style style:name="T59" style:parent-style-name="DefaultParagraphFont" style:family="text">
      <style:text-properties fo:font-weight="bold" style:font-weight-asian="bold" style:font-weight-complex="bold"/>
    </style:style>
    <style:style style:name="T60" style:parent-style-name="DefaultParagraphFont" style:family="text">
      <style:text-properties fo:font-weight="bold" style:font-weight-asian="bold" style:font-weight-complex="bold"/>
    </style:style>
    <style:style style:name="P61" style:parent-style-name="Normal" style:family="paragraph">
      <style:text-properties fo:font-weight="bold" style:font-weight-asian="bold" style:font-weight-complex="bold"/>
    </style:style>
    <style:style style:name="TableColumn63" style:family="table-column">
      <style:table-column-properties style:column-width="0.6777in"/>
    </style:style>
    <style:style style:name="TableColumn64" style:family="table-column">
      <style:table-column-properties style:column-width="3.6458in"/>
    </style:style>
    <style:style style:name="TableColumn65" style:family="table-column">
      <style:table-column-properties style:column-width="3.2111in"/>
    </style:style>
    <style:style style:name="Table62" style:family="table">
      <style:table-properties style:width="7.5347in" fo:margin-left="0in" table:align="left"/>
    </style:style>
    <style:style style:name="TableRow66" style:family="table-row">
      <style:table-row-properties/>
    </style:style>
    <style:style style:name="TableCell67" style:family="table-cell">
      <style:table-cell-properties fo:border="0.0104in solid #E9E9EA" fo:background-color="#FCFCFC" style:writing-mode="lr-tb" style:vertical-align="middle" fo:padding-top="0.0104in" fo:padding-left="0.0104in" fo:padding-bottom="0.0104in" fo:padding-right="0.0104in"/>
    </style:style>
    <style:style style:name="TableCell68" style:family="table-cell">
      <style:table-cell-properties fo:border="0.0104in solid #E9E9EA" fo:background-color="#FCFCFC" style:writing-mode="lr-tb" style:vertical-align="middle" fo:padding-top="0.0104in" fo:padding-left="0.0104in" fo:padding-bottom="0.0104in" fo:padding-right="0.0104in"/>
    </style:style>
    <style:style style:name="TableCell69" style:family="table-cell">
      <style:table-cell-properties fo:border="0.0104in solid #E9E9EA" fo:background-color="#FCFCFC" style:writing-mode="lr-tb" style:vertical-align="middle" fo:padding-top="0.0104in" fo:padding-left="0.0104in" fo:padding-bottom="0.0104in" fo:padding-right="0.0104in"/>
    </style:style>
    <style:style style:name="TableRow70" style:family="table-row">
      <style:table-row-properties/>
    </style:style>
    <style:style style:name="TableCell71" style:family="table-cell">
      <style:table-cell-properties fo:border="0.0104in solid #E9E9EA" fo:background-color="#FCFCFC" style:writing-mode="lr-tb" style:vertical-align="middle" fo:padding-top="0.0104in" fo:padding-left="0.0104in" fo:padding-bottom="0.0104in" fo:padding-right="0.0104in"/>
    </style:style>
    <style:style style:name="TableCell72" style:family="table-cell">
      <style:table-cell-properties fo:border="0.0104in solid #E9E9EA" fo:background-color="#FCFCFC" style:writing-mode="lr-tb" style:vertical-align="middle" fo:padding-top="0.0104in" fo:padding-left="0.0104in" fo:padding-bottom="0.0104in" fo:padding-right="0.0104in"/>
    </style:style>
    <style:style style:name="TableCell73" style:family="table-cell">
      <style:table-cell-properties fo:border="0.0104in solid #E9E9EA" fo:background-color="#FCFCFC" style:writing-mode="lr-tb" style:vertical-align="middle" fo:padding-top="0.0104in" fo:padding-left="0.0104in" fo:padding-bottom="0.0104in" fo:padding-right="0.0104in"/>
    </style:style>
    <style:style style:name="TableRow74" style:family="table-row">
      <style:table-row-properties/>
    </style:style>
    <style:style style:name="TableCell75" style:family="table-cell">
      <style:table-cell-properties fo:border="0.0104in solid #E9E9EA" fo:background-color="#FCFCFC" style:writing-mode="lr-tb" style:vertical-align="middle" fo:padding-top="0.0104in" fo:padding-left="0.0104in" fo:padding-bottom="0.0104in" fo:padding-right="0.0104in"/>
    </style:style>
    <style:style style:name="TableCell76" style:family="table-cell">
      <style:table-cell-properties fo:border="0.0104in solid #E9E9EA" fo:background-color="#FCFCFC" style:writing-mode="lr-tb" style:vertical-align="middle" fo:padding-top="0.0104in" fo:padding-left="0.0104in" fo:padding-bottom="0.0104in" fo:padding-right="0.0104in"/>
    </style:style>
    <style:style style:name="TableCell77" style:family="table-cell">
      <style:table-cell-properties fo:border="0.0104in solid #E9E9EA" fo:background-color="#FCFCFC" style:writing-mode="lr-tb" style:vertical-align="middle" fo:padding-top="0.0104in" fo:padding-left="0.0104in" fo:padding-bottom="0.0104in" fo:padding-right="0.0104in"/>
    </style:style>
    <style:style style:name="TableRow78" style:family="table-row">
      <style:table-row-properties/>
    </style:style>
    <style:style style:name="TableCell79" style:family="table-cell">
      <style:table-cell-properties fo:border="0.0104in solid #E9E9EA" fo:background-color="#FCFCFC" style:writing-mode="lr-tb" style:vertical-align="middle" fo:padding-top="0.0104in" fo:padding-left="0.0104in" fo:padding-bottom="0.0104in" fo:padding-right="0.0104in"/>
    </style:style>
    <style:style style:name="TableCell80" style:family="table-cell">
      <style:table-cell-properties fo:border="0.0104in solid #E9E9EA" fo:background-color="#FCFCFC" style:writing-mode="lr-tb" style:vertical-align="middle" fo:padding-top="0.0104in" fo:padding-left="0.0104in" fo:padding-bottom="0.0104in" fo:padding-right="0.0104in"/>
    </style:style>
    <style:style style:name="TableCell81" style:family="table-cell">
      <style:table-cell-properties fo:border="0.0104in solid #E9E9EA" fo:background-color="#FCFCFC" style:writing-mode="lr-tb" style:vertical-align="middle" fo:padding-top="0.0104in" fo:padding-left="0.0104in" fo:padding-bottom="0.0104in" fo:padding-right="0.0104in"/>
    </style:style>
    <style:style style:name="TableRow82" style:family="table-row">
      <style:table-row-properties/>
    </style:style>
    <style:style style:name="TableCell83" style:family="table-cell">
      <style:table-cell-properties fo:border="0.0104in solid #E9E9EA" fo:background-color="#FCFCFC" style:writing-mode="lr-tb" style:vertical-align="middle" fo:padding-top="0.0104in" fo:padding-left="0.0104in" fo:padding-bottom="0.0104in" fo:padding-right="0.0104in"/>
    </style:style>
    <style:style style:name="TableCell84" style:family="table-cell">
      <style:table-cell-properties fo:border="0.0104in solid #E9E9EA" fo:background-color="#FCFCFC" style:writing-mode="lr-tb" style:vertical-align="middle" fo:padding-top="0.0104in" fo:padding-left="0.0104in" fo:padding-bottom="0.0104in" fo:padding-right="0.0104in"/>
    </style:style>
    <style:style style:name="TableCell85" style:family="table-cell">
      <style:table-cell-properties fo:border="0.0104in solid #E9E9EA" fo:background-color="#FCFCFC" style:writing-mode="lr-tb" style:vertical-align="middle" fo:padding-top="0.0104in" fo:padding-left="0.0104in" fo:padding-bottom="0.0104in" fo:padding-right="0.0104in"/>
    </style:style>
    <style:style style:name="P86" style:parent-style-name="Normal" style:list-style-name="LFO7" style:family="paragraph"/>
    <style:style style:name="P87" style:parent-style-name="Normal" style:list-style-name="LFO7" style:family="paragraph"/>
    <style:style style:name="P88" style:parent-style-name="Normal" style:list-style-name="LFO7" style:family="paragraph"/>
    <style:style style:name="P89" style:parent-style-name="Normal" style:list-style-name="LFO7" style:family="paragraph"/>
    <style:style style:name="P90" style:parent-style-name="Normal" style:list-style-name="LFO7" style:family="paragraph"/>
    <style:style style:name="P91" style:parent-style-name="Normal" style:list-style-name="LFO8" style:family="paragraph"/>
    <style:style style:name="T92" style:parent-style-name="DefaultParagraphFont" style:family="text">
      <style:text-properties fo:font-weight="bold" style:font-weight-asian="bold" style:font-weight-complex="bold"/>
    </style:style>
    <style:style style:name="P93" style:parent-style-name="Normal" style:list-style-name="LFO9" style:family="paragraph"/>
    <style:style style:name="P94" style:parent-style-name="Normal" style:list-style-name="LFO9" style:family="paragraph">
      <style:paragraph-properties fo:margin-top="0.0694in" fo:margin-bottom="0.0694in" fo:line-height="100%" fo:background-color="#C9D3D6"/>
    </style:style>
    <style:style style:name="T9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9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9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98"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9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00"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0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02"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0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0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0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0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0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08"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0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1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1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1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13"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1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15"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1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17"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1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P119" style:parent-style-name="Normal" style:list-style-name="LFO9" style:family="paragraph">
      <style:paragraph-properties fo:margin-top="0.0694in" fo:margin-bottom="0.0694in" fo:line-height="100%" fo:background-color="#C9D3D6"/>
    </style:style>
    <style:style style:name="T12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2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2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23"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2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25"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2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27"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2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2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3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3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3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P133" style:parent-style-name="Normal" style:list-style-name="LFO9" style:family="paragraph">
      <style:paragraph-properties fo:margin-top="0.0694in" fo:margin-bottom="0.0694in" fo:line-height="100%" fo:background-color="#C9D3D6"/>
    </style:style>
    <style:style style:name="T134" style:parent-style-name="DefaultParagraphFont" style:family="text">
      <style:text-properties style:font-name="Montserrat" style:font-name-asian="Times New Roman" style:font-name-complex="Times New Roman" fo:font-weight="bold" style:font-weight-asian="bold" style:font-weight-complex="bold" fo:color="#FF0000" fo:font-size="12pt" style:font-size-asian="12pt" style:font-size-complex="12pt" style:language-asian="en" style:country-asian="GB"/>
    </style:style>
    <style:style style:name="T135" style:parent-style-name="DefaultParagraphFont" style:family="text">
      <style:text-properties style:font-name="Montserrat" style:font-name-asian="Times New Roman" style:font-name-complex="Times New Roman" fo:color="#FF0000" fo:font-size="12pt" style:font-size-asian="12pt" style:font-size-complex="12pt" style:language-asian="en" style:country-asian="GB"/>
    </style:style>
    <style:style style:name="T13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37"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3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3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4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4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4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43"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4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45"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4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47"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4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4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5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51"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5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53"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5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55"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5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57"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5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5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6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6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6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63"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6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65"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6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P167" style:parent-style-name="Normal" style:list-style-name="LFO9" style:family="paragraph">
      <style:paragraph-properties fo:margin-top="0.0694in" fo:margin-bottom="0.0694in" fo:line-height="100%" fo:background-color="#C9D3D6"/>
    </style:style>
    <style:style style:name="T168" style:parent-style-name="DefaultParagraphFont" style:family="text">
      <style:text-properties style:font-name="Montserrat" style:font-name-asian="Times New Roman" style:font-name-complex="Times New Roman" fo:font-weight="bold" style:font-weight-asian="bold" style:font-weight-complex="bold" fo:color="#FF0000" fo:font-size="12pt" style:font-size-asian="12pt" style:font-size-complex="12pt" style:language-asian="en" style:country-asian="GB"/>
    </style:style>
    <style:style style:name="T169" style:parent-style-name="DefaultParagraphFont" style:family="text">
      <style:text-properties style:font-name="Montserrat" style:font-name-asian="Times New Roman" style:font-name-complex="Times New Roman" fo:color="#FF0000" fo:font-size="12pt" style:font-size-asian="12pt" style:font-size-complex="12pt" style:language-asian="en" style:country-asian="GB"/>
    </style:style>
    <style:style style:name="T17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7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7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73"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7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75"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7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77"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7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7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8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81"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8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83"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8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85"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8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87"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8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8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9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9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9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93"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9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95"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19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97"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19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199"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0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0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0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03"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04"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05"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06"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07"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08"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09"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10"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11"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12"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1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1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1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16"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1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18"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1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20"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2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22"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2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2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2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2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2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28"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2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30"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3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32"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3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3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3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36"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3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38"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3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40"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4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42"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4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4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4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4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47"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P248" style:parent-style-name="Normal" style:list-style-name="LFO9" style:family="paragraph">
      <style:paragraph-properties fo:margin-top="0.0694in" fo:margin-bottom="0.0694in" fo:line-height="100%" fo:background-color="#C9D3D6"/>
    </style:style>
    <style:style style:name="T249" style:parent-style-name="DefaultParagraphFont" style:family="text">
      <style:text-properties style:font-name="Montserrat" style:font-name-asian="Times New Roman" style:font-name-complex="Times New Roman" fo:font-weight="bold" style:font-weight-asian="bold" style:font-weight-complex="bold" fo:color="#FF0000" fo:font-size="12pt" style:font-size-asian="12pt" style:font-size-complex="12pt" style:language-asian="en" style:country-asian="GB"/>
    </style:style>
    <style:style style:name="T250" style:parent-style-name="DefaultParagraphFont" style:family="text">
      <style:text-properties style:font-name="Montserrat" style:font-name-asian="Times New Roman" style:font-name-complex="Times New Roman" fo:color="#FF0000" fo:font-size="12pt" style:font-size-asian="12pt" style:font-size-complex="12pt" style:language-asian="en" style:country-asian="GB"/>
    </style:style>
    <style:style style:name="T25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52"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5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5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5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5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5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58"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5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60"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6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62"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6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6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6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6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6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68"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6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70"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7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72"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7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7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7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7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7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78"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7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80"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8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82"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8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8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8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86"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8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88"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28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90"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9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92"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9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9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9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9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9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298"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29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00"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30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02"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30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0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30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06"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307"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08"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309"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10" style:parent-style-name="DefaultParagraphFont" style:family="text">
      <style:text-properties style:font-name="Montserrat" style:font-name-asian="Times New Roman" style:font-name-complex="Montserrat" fo:color="#000000" fo:font-size="12pt" style:font-size-asian="12pt" style:font-size-complex="12pt" style:language-asian="en" style:country-asian="GB"/>
    </style:style>
    <style:style style:name="T311"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12"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313"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T314" style:parent-style-name="DefaultParagraphFont" style:family="text">
      <style:text-properties style:font-name="Cambria" style:font-name-asian="Times New Roman" style:font-name-complex="Cambria" fo:color="#000000" fo:font-size="12pt" style:font-size-asian="12pt" style:font-size-complex="12pt" style:language-asian="en" style:country-asian="GB"/>
    </style:style>
    <style:style style:name="T315" style:parent-style-name="DefaultParagraphFont" style:family="text">
      <style:text-properties style:font-name="Montserrat" style:font-name-asian="Times New Roman" style:font-name-complex="Times New Roman" fo:color="#000000" fo:font-size="12pt" style:font-size-asian="12pt" style:font-size-complex="12pt" style:language-asian="en" style:country-asian="GB"/>
    </style:style>
    <style:style style:name="P316" style:parent-style-name="Normal" style:list-style-name="LFO9" style:family="paragraph">
      <style:paragraph-properties fo:margin-top="0.0694in" fo:margin-bottom="0.0694in" fo:line-height="100%" fo:background-color="#C9D3D6"/>
    </style:style>
    <style:style style:name="T317" style:parent-style-name="DefaultParagraphFont" style:family="text">
      <style:text-properties style:font-name="Montserrat" style:font-name-asian="Times New Roman" style:font-name-complex="Times New Roman" fo:font-weight="bold" style:font-weight-asian="bold" style:font-weight-complex="bold" fo:color="#FF0000" fo:font-size="12pt" style:font-size-asian="12pt" style:font-size-complex="12pt" style:language-asian="en" style:country-asian="GB"/>
    </style:style>
    <style:style style:name="T318"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19"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20"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21" style:parent-style-name="DefaultParagraphFont" style:family="text">
      <style:text-properties style:font-name="Montserrat" style:font-name-asian="Times New Roman" style:font-name-complex="Montserrat" fo:font-weight="bold" style:font-weight-asian="bold" style:font-weight-complex="bold" fo:color="#000000" fo:font-size="12pt" style:font-size-asian="12pt" style:font-size-complex="12pt" style:language-asian="en" style:country-asian="GB"/>
    </style:style>
    <style:style style:name="T322"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23"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24"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25" style:parent-style-name="DefaultParagraphFont" style:family="text">
      <style:text-properties style:font-name="Montserrat" style:font-name-asian="Times New Roman" style:font-name-complex="Montserrat" fo:font-weight="bold" style:font-weight-asian="bold" style:font-weight-complex="bold" fo:color="#000000" fo:font-size="12pt" style:font-size-asian="12pt" style:font-size-complex="12pt" style:language-asian="en" style:country-asian="GB"/>
    </style:style>
    <style:style style:name="T326"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27"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28"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29" style:parent-style-name="DefaultParagraphFont" style:family="text">
      <style:text-properties style:font-name="Montserrat" style:font-name-asian="Times New Roman" style:font-name-complex="Montserrat" fo:font-weight="bold" style:font-weight-asian="bold" style:font-weight-complex="bold" fo:color="#000000" fo:font-size="12pt" style:font-size-asian="12pt" style:font-size-complex="12pt" style:language-asian="en" style:country-asian="GB"/>
    </style:style>
    <style:style style:name="T330"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31"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32"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33"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34"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35"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36"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37" style:parent-style-name="DefaultParagraphFont" style:family="text">
      <style:text-properties style:font-name="Montserrat" style:font-name-asian="Times New Roman" style:font-name-complex="Montserrat" fo:font-weight="bold" style:font-weight-asian="bold" style:font-weight-complex="bold" fo:color="#000000" fo:font-size="12pt" style:font-size-asian="12pt" style:font-size-complex="12pt" style:language-asian="en" style:country-asian="GB"/>
    </style:style>
    <style:style style:name="T338"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39"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40"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41"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42"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43"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44"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T345" style:parent-style-name="DefaultParagraphFont" style:family="text">
      <style:text-properties style:font-name="Cambria" style:font-name-asian="Times New Roman" style:font-name-complex="Cambria" fo:font-weight="bold" style:font-weight-asian="bold" style:font-weight-complex="bold" fo:color="#000000" fo:font-size="12pt" style:font-size-asian="12pt" style:font-size-complex="12pt" style:language-asian="en" style:country-asian="GB"/>
    </style:style>
    <style:style style:name="T346" style:parent-style-name="DefaultParagraphFont" style:family="text">
      <style:text-properties style:font-name="Montserrat" style:font-name-asian="Times New Roman" style:font-name-complex="Times New Roman" fo:font-weight="bold" style:font-weight-asian="bold" style:font-weight-complex="bold" fo:color="#000000" fo:font-size="12pt" style:font-size-asian="12pt" style:font-size-complex="12pt" style:language-asian="en" style:country-asian="GB"/>
    </style:style>
    <style:style style:name="P347" style:parent-style-name="Normal" style:family="paragraph">
      <style:paragraph-properties fo:margin-bottom="0.1041in" fo:line-height="100%" fo:background-color="#C9D3D6"/>
    </style:style>
    <style:style style:name="T348" style:parent-style-name="DefaultParagraphFont" style:family="text">
      <style:text-properties style:font-name="Montserrat" style:font-name-asian="Times New Roman" style:font-name-complex="Times New Roman" fo:font-weight="bold" style:font-weight-asian="bold" style:font-weight-complex="bold" fo:font-style="italic" style:font-style-asian="italic" style:font-style-complex="italic" fo:color="#000000" fo:font-size="12pt" style:font-size-asian="12pt" style:font-size-complex="12pt" style:language-asian="en" style:country-asian="GB"/>
    </style:style>
    <style:style style:name="P349" style:parent-style-name="Normal" style:family="paragraph">
      <style:paragraph-properties fo:margin-bottom="0.1041in" fo:line-height="100%" fo:background-color="#C9D3D6"/>
      <style:text-properties style:font-name="Montserrat" style:font-name-asian="Times New Roman" style:font-name-complex="Times New Roman" fo:color="#000000" fo:font-size="12pt" style:font-size-asian="12pt" style:font-size-complex="12pt" style:language-asian="en" style:country-asian="GB"/>
    </style:style>
    <style:style style:family="graphic" style:name="a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text:span text:style-name="T2">ÎNSCRIEREA ÎN ÎNVĂȚĂMÂNTUL PRIMAR -CLASA PREGĂTITOARE</text:span></text:p>
      <text:p text:style-name="Normal"><text:span text:style-name="T3">AN ȘCOLAR 2026-2027</text:span></text:p>
      <text:p text:style-name="Normal"><draw:custom-shape svg:x="0in" svg:y="0in" svg:width="0in" svg:height="0.01042in" draw:z-index="0" draw:id="id0" draw:style-name="a0" draw:name="Horizontal Line 7" text:anchor-type="as-char"><svg:title/><svg:desc/><draw:enhanced-geometry draw:type="non-primitive" svg:viewBox="0 0 21600 21600" draw:enhanced-path="M 0 0 L 21600 0 21600 21600 0 21600 Z N"/></draw:custom-shape></text:p>
      <text:p text:style-name="Normal">În vederea înscrierii copiilor în clasa pregătitoare, an școlar 2026-2027, vă rugăm să studiați dispozițiile generale prevăzute în Ordinul <text:span text:style-name="T4">M.E.C. nr. 3334/26.02.2026.</text:span></text:p>
      <text:p text:style-name="Normal"><text:span text:style-name="T5">Înscrierea copiilor în învățământul primar pentru anul școlar 2026-2027 se face în conformitate cu prevederile  prezentului ORDIN privind aprobarea Calendarului înscrierii în învățământul primar pentru anul școlar 2026-2027</text:span></text:p>
      <text:p text:style-name="Normal"><text:span text:style-name="T6"> (Metodologia anului școlar 2024-2025 a rămas în vigoare pentru anul școlar 2026-2027)</text:span></text:p>
      <text:list text:style-name="LFO1" text:continue-numbering="true">
        <text:list-item>
          <text:p text:style-name="P7"><text:a xlink:href="http://ismb.edu.ro/documente/clasa0/2024/OME_nr_4019_15_03_2024_Metodologie_inscriere_inv_primar_24_25.pdf" office:target-frame-name="_blank" xlink:show="new"><text:span text:style-name="Hyperlink">Ordin ME nr. 4019/15.03.2024 privind aprobarea Metodologiei de inscriere a copiilor in invatamantul primar pentru anul scolar 2024-2025 si a Calendarului inscrierii</text:span></text:a></text:p>
        </text:list-item>
        <text:list-item>
          <text:p text:style-name="P8"><text:a xlink:href="https://scoala79.ro/wp-content/uploads/2026/03/ORDIN-PRIVIND-APROBAREA-CALENDARULUI-INSCRIERII-IN-INVATAMANTUL-PRIMAR-PENTRU-ANUL-SCOLAR-2026-2027_3334_26.02.2026.pdf" office:target-frame-name="_top" xlink:show="replace"><text:span text:style-name="Hyperlink">ORDIN PRIVIND APROBAREA CALENDARULUI ÎNSCRIERII IN ÎNVĂȚĂMÂNTUL PRIMAR PENTRU ANUL ȘCOLAR 2026-2027_3334_26.02.2026</text:span></text:a></text:p>
        </text:list-item>
        <text:list-item>
          <text:p text:style-name="P9"><text:a xlink:href="https://scoala79.ro/wp-content/uploads/2026/03/PROCEDURA_INSCRIERE_ELEVI_CLASA_PREGATITOARE_2026_2027.pdf" office:target-frame-name="_top" xlink:show="replace"><text:span text:style-name="Hyperlink">PROCEDURA_INSCRIERE_ELEVI_CLASA_PREGATITOARE_2026_2027</text:span></text:a></text:p>
        </text:list-item>
      </text:list>
      <text:p text:style-name="Normal"> </text:p>
      <text:list text:style-name="LFO2" text:continue-numbering="true">
        <text:list-item>
          <text:p text:style-name="P10">Toți copiii care împlinesc vârsta de <text:span text:style-name="T11">6 ani până la data de 31 august 2026 inclusiv</text:span>;</text:p>
        </text:list-item>
        <text:list-item>
          <text:p text:style-name="P12">Copiii care împlinesc vârsta de 6 ani în perioada <text:span text:style-name="T13">1 septembrie – 31 decembrie 2026 inclusiv</text:span>, dacă nivelul lor de dezvoltare corespunde, <text:span text:style-name="T14">în baza unei recomandări de la unitatea de învățământ cu nivel preșcolar pentru cei care au frecventat grădinița ( recomandările vor fi eliberate de unitățile de învățământ preșcolar în perioada 16 martie-30 martie 2026;</text:span></text:p>
        </text:list-item>
        <text:list-item>
          <text:p text:style-name="P15">Evaluarea dezvoltării copiilor menționată la art.6 alin.(1) se efectuează de către Centrele Județene de Resursă și Asistență Educațională <text:span text:style-name="T16">CJRAE/CMBRAE</text:span> , <text:span text:style-name="T17">doar în situația copiilor care nu au frecventat grădinița sau care s-au întors din străinătate</text:span> în perioada prevăzută de Calendarul înscrierii în învățământul primar.</text:p>
        </text:list-item>
      </text:list>
      <text:p text:style-name="P18">CIRCUMSCRIPȚIA ȘCOLII GIMNAZIALE NR 119<text:s text:c="11"/></text:p>
      <text:p text:style-name="P19">ȘOS, GIURGIULUI NR. 127-133(NR. IMPARE), 166-182(NR. PARE) <text:s text:c="7"/></text:p>
      <text:p text:style-name="P20">STR. ALMAȘU MARE NR. 3,5-11A,2</text:p>
      <text:p text:style-name="P21">STR. ALMAȘU MIC NR. 1-15( NR. IMPARE), 6-16(NR. PARE)</text:p>
      <text:p text:style-name="P22">STR. GRĂDIȘTEA NR. 9-19 (NR. IMPARE)</text:p>
      <text:p text:style-name="P23">STR. MOLDOVENI NR. 1-5(NR. IMPARE), <text:s/>10-16(NR. PARE)</text:p>
      <text:p text:style-name="P24">ALEEA CĂLINEȘTI NR. 1,2-16(NR. PARE)</text:p>
      <text:p text:style-name="P25">ALEEA REȘIȚA A</text:p>
      <text:p text:style-name="P26">ALEEA REȘIȚA B</text:p>
      <text:p text:style-name="Normal"><text:span text:style-name="T27">ALEEA REȘIȚA C</text:span></text:p>
      <text:p text:style-name="P28"><text:s/>STR. RESIȚA NR. 7-13 (NR. IMPARE)</text:p>
      <text:p text:style-name="P29">STR. URZICENI NR. 2</text:p>
      <text:p text:style-name="Normal"><text:span text:style-name="T30">PLANUL DE ȘCOLARIZARE PROPUS PENTRU ANUL ȘCOLAR 2026-2027</text:span></text:p>
      <text:soft-page-break/>
      <text:p text:style-name="Normal">Numărul de locuri aprobate în planul de școlarizare pentru clasa pregătitoare, an școlar 2025-2026:</text:p>
      <text:list text:style-name="LFO3" text:continue-numbering="true">
        <text:list-item>
          <text:p text:style-name="P31"> Nr. clase  =<text:s/>3<text:s/>/ Număr elevi =<text:s/>72</text:p>
        </text:list-item>
      </text:list>
      <text:p text:style-name="Normal"><text:span text:style-name="T32">COMPLETAREA ȘI VALIDAREA CERERILOR TIP DE ÎNSCRIERE</text:span></text:p>
      <text:p text:style-name="Normal"><text:span text:style-name="T33">31 martie – 6 mai 2026</text:span></text:p>
      <text:list text:style-name="LFO4" text:continue-numbering="true">
        <text:list-item>
          <text:p text:style-name="P34">Completarea de către părinți online sau la sediul unității noastre de învățământ a cererii tip de înscriere prin introducerea în aplicația informatică a datelor furnizate de părinte</text:p>
        </text:list-item>
        <text:list-item>
          <text:p text:style-name="P35">În situaţia completării online a cererii de înscriere sau a transmiterii prin e-mail sau prin poştă, părintele va transmite unităţii de învăţământ declaraţia-tip pe propria răspundere, prevăzută în anexa nr. 3 care face parte integrantă din prezenta metodologie, cu privire la veridicitatea informaţiilor completate în cerere, respectiv recomandarea de înscriere în clasa pregătitoare, în situaţia menţionată la art. 6 alin. (1).</text:p>
        </text:list-item>
        <text:list-item>
          <text:p text:style-name="P36">Validarea cererii tip este obligatorie și se face la sediul școlii, conform următorului program:</text:p>
        </text:list-item>
      </text:list>
      <text:p text:style-name="Normal"><text:span text:style-name="T37">LUNI – JOI  :  8.00 – 18.00</text:span></text:p>
      <text:p text:style-name="Normal"><text:span text:style-name="T38">VINERI : 8.00 – 17.00</text:span></text:p>
      <text:list text:style-name="LFO5" text:continue-numbering="true">
        <text:list-item>
          <text:p text:style-name="P39"><text:span text:style-name="T40">Cererea de înscriere se poate completa online, la următorul link:</text:span></text:p>
        </text:list-item>
      </text:list>
      <text:p text:style-name="Normal"><text:a xlink:href="https://inscriere.edu.ro/" office:target-frame-name="_top" xlink:show="replace"><text:span text:style-name="Hyperlink">https://inscriere.edu.ro/</text:span></text:a><text:span text:style-name="T41">Ctrl+click pentru a accesa site-ul ISMB si apoi </text:span>Accesează formularul de înscriere<text:span text:style-name="T42"> –</text:span> butonul verde</text:p>
      <text:p text:style-name="Normal"><text:span text:style-name="T43"> Atenție!</text:span> <text:span text:style-name="T44">Completarea acestei cereri de înscriere</text:span> nu garantează înscrierea copilului dumneavoastră în unitatea de învățământ și <text:span text:style-name="T45">nu elimină obligativitatea de a vă prezenta la unitatea de învăţământ unde doriţi înscrierea cu dosarul complet al copilului</text:span>, în vederea validării prezentei cereri. Acest formular vă permite doar să vă prezentați la secretariatul școlii cu datele copilului pre-completate, scurtând timpul de așteptare al dumneavoastră .</text:p>
      <text:p text:style-name="Normal"><text:a xlink:href="https://scoala79.ro/wp-content/uploads/2026/03/Cerere-tip-inscriere-clasa-pregatitoare-2026-Etapa-I.pdf" office:target-frame-name="_top" xlink:show="replace"><text:span text:style-name="Hyperlink">Cerere-tip-inscriere-clasa-pregatitoare-2026-Etapa-I</text:span></text:a></text:p>
      <text:p text:style-name="Normal"><text:span text:style-name="T46">DOCUMENTE NECESARE LA COMPLETAREA / VALIDAREA CERERII TIP DE ÎNSCRIERE</text:span></text:p>
      <text:list text:style-name="LFO6" text:continue-numbering="true">
        <text:list-item>
          <text:p text:style-name="P47">CERTIFICAT NAȘTERE COPIL  (original și copie xerox)</text:p>
        </text:list-item>
        <text:list-item>
          <text:p text:style-name="P48">ACT DE IDENTITATE PĂRINȚI (original și copie xerox) <text:span text:style-name="T49">în cazul noilor cărți electronice de identitate (CEI) este OBLIGATORIE atașarea </text:span><text:a xlink:href="https://scoala79.ro/wp-content/uploads/2026/03/Dovada-adresei-de-domiciliu-carte-electronica-de-identitateCEI.pdf" office:target-frame-name="_top" xlink:show="replace"><text:span text:style-name="T50">Dovada-adresei-de-domiciliu-carte-electronica-de-identitateCEI</text:span></text:a></text:p>
        </text:list-item>
        <text:list-item>
          <text:p text:style-name="P51">DOCUMENTE DOVEDITOARE PENTRU ÎNDEPLINIREA CRITERIILOR GENERALE ( art.10 alin (2) a; b; c; d ) SAU CRITERIILOR SPECIFICE ALESE ÎN CONSILIUL DE ADMINISTRA’IE AL ȘCOLII</text:p>
        </text:list-item>
        <text:list-item>
          <text:p text:style-name="P52">RECOMANDAREA ELIBERATĂ DE UNITATEA DE ÎNVĂȚĂMÂNT CU NIVEL PREȘCOLAR (dacă este cazul) DOAR PENTRU COPIII CARE ÎMPLINESC VÂRSTA DE 6 ANI ÎN PERIOADA 01 SEPTEMBRIE-31 DECEMBRIE 2026 </text:p>
        </text:list-item>
        <text:list-item>
          <text:p text:style-name="P53">DOCUMENTUL ELIBERAT DE CJRAE/CMBRAE  (dacă este cazul) PRIVIND REZULTATUL POZITIV AL EVALUĂRII DEZVOLTĂRII  COPIILOR CARE ÎMPLINESC VÂRSTA DE 6 ANI ÎN PERIOADA 01 SEPTEMBRIE-31 DECEMBRIE 2026 DOAR PENTRU COPIII CARE NU AU FRECVENTAT GRĂDINIȚA /S-AU ÎNTORS DIN STRĂINĂTATE </text:p>
        </text:list-item>
        <text:list-item>
          <text:p text:style-name="P54">FOTOCOPIA HOTĂRÂRII JUDECĂTOREȘTI DEFINITIVE DIN CARE REZULTĂ MODUL ÎN CARE SE EXERCITĂ AUTORITATEA PĂRINTEASCĂ, ÎN CAZUL PĂRINȚILOR DIVORȚAȚI</text:p>
        </text:list-item>
        <text:list-item>
          <text:p text:style-name="P55">(Cererea tip de înscriere va fi validată numai la școală pe baza copiilor certificate conform cu originalul de către secretariatul școlii, prin comparare cu documentele originale)</text:p>
        </text:list-item>
        <text:list-item>
          <text:p text:style-name="P56">DOSAR DE PLASTIC</text:p>
        </text:list-item>
      </text:list>
      <text:p text:style-name="Normal">În sensul prezentei metodologii, următorii termeni se definesc astfel  (art.2) :<text:line-break/>a) prin domiciliu se înțelege inclusiv reședința;<text:line-break/>b) prin părinți se înțelege inclusiv tutorele legal instituit sau reprezentantul legal;<text:line-break/>c) școala de circumscripție reprezintă unitatea școlară aflată în proximitatea domiciliului elevului;<text:line-break/>d) circumscripția școlară reprezintă totalitatea străzilor arondate unității de învățământ respective de către inspectoratul școlar.</text:p>
      <text:p text:style-name="Normal"><text:span text:style-name="T57">COPIII AI CĂROR PĂRINȚI SOLICITĂ ÎNSCRIEREA LA ȘCOALA DE CIRCUMSCRIPȚIE</text:span></text:p>
      <text:p text:style-name="Normal"><text:span text:style-name="T58">Toți copiii ai căror părinți solicită înscrierea în clasa pregătitoare la școala de circumscripție sunt înmatriculați la unitatea de învățământ solicitată art. 9 (1) </text:span></text:p>
      <text:p text:style-name="Normal">( În situația în care numărul cererilor de înscriere al căror domiciliu se află în  <text:span text:style-name="T59">afara circumscripției școlare</text:span> este mai mare decât numărul de locuri, cf. art. 10 (alin.1; (alin (2), se aplică criteriile de departajare generale din metodologie și/sau criteriile specifice alese în Consiliul de Administrație al unității școlare stabilite în conformitate cu prevederile prezentei metodologii)</text:p>
      <text:p text:style-name="Normal"><text:span text:style-name="T60">CRITERII GENERALE DE DEPARTAJARE CONFORM METODOLOGIEI</text:span></text:p>
      <text:p text:style-name="Normal">a)  Existența unui certificat medical de încadrare în grad de handicap a copilului;</text:p>
      <text:p text:style-name="Normal">b)  Existența unui document care dovedește că este orfan de ambii părinți, situația copilului care provine de la o casă de copii/ centru de plasament ;</text:p>
      <text:p text:style-name="Normal">c)  Existența unui document care dovedește că este orfan de un singur părinte;</text:p>
      <text:p text:style-name="Normal">d)   Existența unui frate sau a unei surori înmatriculat/înmatriculate în unitatea de învățământ</text:p>
      <text:p text:style-name="P61">CRITERII SPECIFICE DE DEPARTAJARE:</text:p>
      <table:table table:style-name="Table62">
        <table:table-columns>
          <table:table-column table:style-name="TableColumn63"/>
          <table:table-column table:style-name="TableColumn64"/>
          <table:table-column table:style-name="TableColumn65"/>
        </table:table-columns>
        <table:table-row table:style-name="TableRow66">
          <table:table-cell table:style-name="TableCell67">
            <text:p text:style-name="Normal">Nr.crt.</text:p>
          </table:table-cell>
          <table:table-cell table:style-name="TableCell68">
            <text:p text:style-name="Normal">Criteriul specific</text:p>
          </table:table-cell>
          <table:table-cell table:style-name="TableCell69">
            <text:p text:style-name="Normal">Lista documentelor care sa dovedeasca indeplinirea criteriului</text:p>
          </table:table-cell>
        </table:table-row>
        <table:table-row table:style-name="TableRow70">
          <table:table-cell table:style-name="TableCell71">
            <text:p text:style-name="Normal">1</text:p>
          </table:table-cell>
          <table:table-cell table:style-name="TableCell72">
            <text:p text:style-name="Normal">Copilul frecventează Grădinița Înșir-te Mărgărite, Grădinița Nr. 62 , Grădinița Piticot structură arondată Grădiniței <text:s/>Înșir-te Mărgărite și Grădinița Nr. 4 <text:s/>structură arondată Grădiniței Nr. 62.</text:p>
          </table:table-cell>
          <table:table-cell table:style-name="TableCell73">
            <text:p text:style-name="Normal">Adeverință de la grădiniță</text:p>
          </table:table-cell>
        </table:table-row>
        <table:table-row table:style-name="TableRow74">
          <table:table-cell table:style-name="TableCell75">
            <text:p text:style-name="Normal">2</text:p>
          </table:table-cell>
          <table:table-cell table:style-name="TableCell76">
            <text:p text:style-name="Normal">Copiii care au frați/ surori care frecventează Grădinița Înșir-te Mărgărite, Grădinița Nr. 62 , Grădinița Piticot structură arondată Grădiniței <text:s/>Înșir-te Mărgărite și Grădinița Nr. 4 <text:s/>structură arondată Grădiniței Nr. 62.</text:p>
          </table:table-cell>
          <table:table-cell table:style-name="TableCell77">
            <text:p text:style-name="Normal">Adeverință de la grădiniță și copie după certificate naștere frate/soră</text:p>
          </table:table-cell>
        </table:table-row>
        <table:table-row table:style-name="TableRow78">
          <table:table-cell table:style-name="TableCell79">
            <text:p text:style-name="Normal">3</text:p>
          </table:table-cell>
          <table:table-cell table:style-name="TableCell80">
            <text:p text:style-name="Normal">Copiii care sunt în îngrijireabunicilor/ rudelor de gradul I sau II care locuiesc în circumscripția școlară,</text:p>
          </table:table-cell>
          <table:table-cell table:style-name="TableCell81">
            <text:p text:style-name="Normal">Copie carte identitate și certificate de naștere bunici/rude de gradul I sau II, certificate<text:s/>de naștere părinți și declarație pe propria răspundere a părintelui</text:p>
          </table:table-cell>
        </table:table-row>
        <table:table-row table:style-name="TableRow82">
          <table:table-cell table:style-name="TableCell83">
            <text:p text:style-name="Normal">4</text:p>
          </table:table-cell>
          <table:table-cell table:style-name="TableCell84">
            <text:p text:style-name="Normal"><text:s/>Copiii ai că<text:s/>părinţi are locul de muncă în<text:s/>circumscripţia<text:s/>şcolară</text:p>
          </table:table-cell>
          <table:table-cell table:style-name="TableCell85">
            <text:p text:style-name="Normal">Adeverinţă salariat din care să reiasă adresa locului de muncă</text:p>
          </table:table-cell>
        </table:table-row>
      </table:table>
      <text:p text:style-name="Normal"/>
      <text:soft-page-break/>
      <text:p text:style-name="Normal">INFORMAȚII UTILE PENTRU PĂRINȚI</text:p>
      <text:list text:style-name="LFO7" text:continue-numbering="true">
        <text:list-item>
          <text:p text:style-name="P86"><text:a xlink:href="https://scoala79.ro/wp-content/uploads/2026/03/Precizari_CMBRAE_evaluare_CP_2026-1.pdf" office:target-frame-name="_top" xlink:show="replace"><text:span text:style-name="Hyperlink">Precizari_CMBRAE_evaluare_CP_2026 (1)</text:span></text:a></text:p>
        </text:list-item>
        <text:list-item>
          <text:p text:style-name="P87"><text:a xlink:href="https://scoala79.ro/wp-content/uploads/2026/03/anunt_amanare_inscriere-1.pdf" office:target-frame-name="_top" xlink:show="replace"><text:span text:style-name="Hyperlink">anunt_amanare_inscriere (1)</text:span></text:a></text:p>
        </text:list-item>
        <text:list-item>
          <text:p text:style-name="P88"><text:a xlink:href="https://scoala79.ro/wp-content/uploads/2026/03/cerere_amanare_inscriere-2.pdf" office:target-frame-name="_top" xlink:show="replace"><text:span text:style-name="Hyperlink">cerere_amanare_inscriere (2)</text:span></text:a></text:p>
        </text:list-item>
        <text:list-item>
          <text:p text:style-name="P89"><text:a xlink:href="https://scoala79.ro/wp-content/uploads/2026/03/ANEXA_1-1.pdf" office:target-frame-name="_top" xlink:show="replace"><text:span text:style-name="Hyperlink">ANEXA_1 (1)</text:span></text:a></text:p>
        </text:list-item>
        <text:list-item>
          <text:p text:style-name="P90"><text:a xlink:href="https://scoala79.ro/wp-content/uploads/2026/03/Declaratie_acord.pdf" office:target-frame-name="_top" xlink:show="replace"><text:span text:style-name="Hyperlink">Declaratie_acord</text:span></text:a></text:p>
        </text:list-item>
      </text:list>
      <text:list text:style-name="LFO8" text:continue-numbering="true">
        <text:list-item>
          <text:p text:style-name="P91">Numărul de telefon <text:span text:style-name="T92">TelVerde 0800816021</text:span> va fi disponibil în perioadele de înscriere (conform calendarului), de luni până joi, între orele 8.00–16.30, iar vineri, între orele 8.00 – 14.00.</text:p>
        </text:list-item>
      </text:list>
      <text:list text:style-name="LFO9" text:continue-numbering="true">
        <text:list-item>
          <text:p text:style-name="P93">Prezentarea de înscrisuri false la înscrierea în clasa pregătitoare se pedepsește conform legii și atrage pierderea locului obținut prin fraudă ( art.49)</text:p>
        </text:list-item>
        <text:list-item>
          <text:p text:style-name="P94"><text:span text:style-name="T95">În unitatea noastr</text:span><text:span text:style-name="T96">ă</text:span><text:span text:style-name="T97"><text:s/>de<text:s/></text:span><text:span text:style-name="T98">î</text:span><text:span text:style-name="T99">nv</text:span><text:span text:style-name="T100">ăță</text:span><text:span text:style-name="T101">m</text:span><text:span text:style-name="T102">â</text:span><text:span text:style-name="T103">nt<text:s/></text:span><text:span text:style-name="T104"><text:s/></text:span><text:span text:style-name="T105">se organizeaz</text:span><text:span text:style-name="T106">ă</text:span><text:span text:style-name="T107"><text:s/>Programul<text:s/></text:span><text:span text:style-name="T108">“</text:span><text:span text:style-name="T109">Ș</text:span><text:span text:style-name="T110">coal</text:span><text:span text:style-name="T111">ă</text:span><text:span text:style-name="T112"><text:s/>dup</text:span><text:span text:style-name="T113">ă</text:span><text:span text:style-name="T114"><text:s/></text:span><text:span text:style-name="T115">Ș</text:span><text:span text:style-name="T116">coal</text:span><text:span text:style-name="T117">ă</text:span><text:span text:style-name="T118">”</text:span></text:p>
        </text:list-item>
        <text:list-item>
          <text:p text:style-name="P119"><text:span text:style-name="T120">În unitatea noastr</text:span><text:span text:style-name="T121">ă</text:span><text:span text:style-name="T122"><text:s/>de<text:s/></text:span><text:span text:style-name="T123">î</text:span><text:span text:style-name="T124">nv</text:span><text:span text:style-name="T125">ăță</text:span><text:span text:style-name="T126">m</text:span><text:span text:style-name="T127">â</text:span><text:span text:style-name="T128">nt <text:s/>se organizeaz</text:span><text:span text:style-name="T129">ă</text:span><text:span text:style-name="T130"><text:s/>Ziua Por</text:span><text:span text:style-name="T131">ț</text:span><text:span text:style-name="T132">ilor Deschise</text:span></text:p>
        </text:list-item>
        <text:list-item>
          <text:p text:style-name="P133"><text:span text:style-name="T134">13-20 mai 2026</text:span><text:span text:style-name="T135"> – </text:span><text:span text:style-name="T136">Procesarea de c</text:span><text:span text:style-name="T137">ă</text:span><text:span text:style-name="T138">tre Comisia na</text:span><text:span text:style-name="T139">ț</text:span><text:span text:style-name="T140">ional</text:span><text:span text:style-name="T141">ă</text:span><text:span text:style-name="T142"><text:s/>de<text:s/></text:span><text:span text:style-name="T143">î</text:span><text:span text:style-name="T144">nscriere a copiilor<text:s/></text:span><text:span text:style-name="T145">î</text:span><text:span text:style-name="T146">n<text:s/></text:span><text:span text:style-name="T147">î</text:span><text:span text:style-name="T148">nv</text:span><text:span text:style-name="T149">ăță</text:span><text:span text:style-name="T150">m</text:span><text:span text:style-name="T151">â</text:span><text:span text:style-name="T152">ntul primar (Comisia na</text:span><text:span text:style-name="T153">ț</text:span><text:span text:style-name="T154">ional</text:span><text:span text:style-name="T155">ă</text:span><text:span text:style-name="T156">) a cererilor-tip de<text:s/></text:span><text:span text:style-name="T157">î</text:span><text:span text:style-name="T158">nscriere, cu ajutorul aplica</text:span><text:span text:style-name="T159">ț</text:span><text:span text:style-name="T160">iei informatice,<text:s/></text:span><text:span text:style-name="T161">ș</text:span><text:span text:style-name="T162">i repartizarea copiilor la<text:s/></text:span><text:span text:style-name="T163">ș</text:span><text:span text:style-name="T164">coala de circumscrip</text:span><text:span text:style-name="T165">ț</text:span><text:span text:style-name="T166">ie</text:span></text:p>
        </text:list-item>
        <text:list-item>
          <text:p text:style-name="P167"><text:span text:style-name="T168">21 mai 2025</text:span><text:span text:style-name="T169"> –</text:span><text:span text:style-name="T170">Procesarea la nivelul unit</text:span><text:span text:style-name="T171">ăț</text:span><text:span text:style-name="T172">ilor de<text:s/></text:span><text:span text:style-name="T173">î</text:span><text:span text:style-name="T174">nv</text:span><text:span text:style-name="T175">ăță</text:span><text:span text:style-name="T176">m</text:span><text:span text:style-name="T177">â</text:span><text:span text:style-name="T178">nt, pe baza informa</text:span><text:span text:style-name="T179">ț</text:span><text:span text:style-name="T180">iilor din cererile-tip de<text:s/></text:span><text:span text:style-name="T181">î</text:span><text:span text:style-name="T182">nscriere<text:s/></text:span><text:span text:style-name="T183">ș</text:span><text:span text:style-name="T184">i din documentele depuse/transmise de p</text:span><text:span text:style-name="T185">ă</text:span><text:span text:style-name="T186">rin</text:span><text:span text:style-name="T187">ț</text:span><text:span text:style-name="T188">i/tutori legal institui</text:span><text:span text:style-name="T189">ț</text:span><text:span text:style-name="T190">i/reprezentan</text:span><text:span text:style-name="T191">ț</text:span><text:span text:style-name="T192">i legali, a cererilor prin care se solicit</text:span><text:span text:style-name="T193">ă</text:span><text:span text:style-name="T194"><text:s/></text:span><text:span text:style-name="T195">î</text:span><text:span text:style-name="T196">nscrierea la o alt</text:span><text:span text:style-name="T197">ă</text:span><text:span text:style-name="T198"><text:s/>unitate de<text:s/></text:span><text:span text:style-name="T199">î</text:span><text:span text:style-name="T200">nv</text:span><text:span text:style-name="T201">ăță</text:span><text:span text:style-name="T202">m</text:span><text:span text:style-name="T203">â</text:span><text:span text:style-name="T204">nt dec</text:span><text:span text:style-name="T205">â</text:span><text:span text:style-name="T206">t la<text:s/></text:span><text:span text:style-name="T207">ș</text:span><text:span text:style-name="T208">coala de circumscrip</text:span><text:span text:style-name="T209">ț</text:span><text:span text:style-name="T210">ie, pe locurile r</text:span><text:span text:style-name="T211">ă</text:span><text:span text:style-name="T212">mase libere.</text:span><text:span text:style-name="T213"><text:line-break/>Admiterea sau respingerea cererilor acestora, la nivelul comisiei de înscriere din unit</text:span><text:span text:style-name="T214">ăț</text:span><text:span text:style-name="T215">ile de<text:s/></text:span><text:span text:style-name="T216">î</text:span><text:span text:style-name="T217">nv</text:span><text:span text:style-name="T218">ăță</text:span><text:span text:style-name="T219">m</text:span><text:span text:style-name="T220">â</text:span><text:span text:style-name="T221">nt, prin aplicarea criteriilor generale<text:s/></text:span><text:span text:style-name="T222">ș</text:span><text:span text:style-name="T223">i specifice de departajare<text:s/></text:span><text:span text:style-name="T224">ș</text:span><text:span text:style-name="T225">i validarea de c</text:span><text:span text:style-name="T226">ă</text:span><text:span text:style-name="T227">tre Consiliul de administra</text:span><text:span text:style-name="T228">ț</text:span><text:span text:style-name="T229">ie al unit</text:span><text:span text:style-name="T230">ăț</text:span><text:span text:style-name="T231">ii de<text:s/></text:span><text:span text:style-name="T232">î</text:span><text:span text:style-name="T233">nv</text:span><text:span text:style-name="T234">ăță</text:span><text:span text:style-name="T235">m</text:span><text:span text:style-name="T236">â</text:span><text:span text:style-name="T237">nt a listei candida</text:span><text:span text:style-name="T238">ț</text:span><text:span text:style-name="T239">ilor admi</text:span><text:span text:style-name="T240">ș</text:span><text:span text:style-name="T241">i<text:s/></text:span><text:span text:style-name="T242">î</text:span><text:span text:style-name="T243">n aceast</text:span><text:span text:style-name="T244">ă</text:span><text:span text:style-name="T245"><text:s/>faz</text:span><text:span text:style-name="T246">ă</text:span><text:span text:style-name="T247"> </text:span></text:p>
        </text:list-item>
        <text:list-item>
          <text:p text:style-name="P248"><text:span text:style-name="T249">21 mai 2026</text:span><text:span text:style-name="T250"> –</text:span><text:span text:style-name="T251">Procesarea de c</text:span><text:span text:style-name="T252">ă</text:span><text:span text:style-name="T253">tre Comisia na</text:span><text:span text:style-name="T254">ț</text:span><text:span text:style-name="T255">ional</text:span><text:span text:style-name="T256">ă</text:span><text:span text:style-name="T257"><text:s/>a cererilor-tip de<text:s/></text:span><text:span text:style-name="T258">î</text:span><text:span text:style-name="T259">nscriere, cu ajutorul aplica</text:span><text:span text:style-name="T260">ț</text:span><text:span text:style-name="T261">iei informatice,<text:s/></text:span><text:span text:style-name="T262">ș</text:span><text:span text:style-name="T263">i repartizarea la<text:s/></text:span><text:span text:style-name="T264">ș</text:span><text:span text:style-name="T265">coala de circumscrip</text:span><text:span text:style-name="T266">ț</text:span><text:span text:style-name="T267">ie a copiilor ai c</text:span><text:span text:style-name="T268">ă</text:span><text:span text:style-name="T269">ror p</text:span><text:span text:style-name="T270">ă</text:span><text:span text:style-name="T271">rin</text:span><text:span text:style-name="T272">ț</text:span><text:span text:style-name="T273">i/tutori legal institui</text:span><text:span text:style-name="T274">ț</text:span><text:span text:style-name="T275">i/reprezentan</text:span><text:span text:style-name="T276">ț</text:span><text:span text:style-name="T277">i legali au solicitat<text:s/></text:span><text:span text:style-name="T278">î</text:span><text:span text:style-name="T279">nscrierea la o alt</text:span><text:span text:style-name="T280">ă</text:span><text:span text:style-name="T281"><text:s/>unitate de<text:s/></text:span><text:span text:style-name="T282">î</text:span><text:span text:style-name="T283">nv</text:span><text:span text:style-name="T284">ăță</text:span><text:span text:style-name="T285">m</text:span><text:span text:style-name="T286">â</text:span><text:span text:style-name="T287">nt dec</text:span><text:span text:style-name="T288">â</text:span><text:span text:style-name="T289">t la<text:s/></text:span><text:span text:style-name="T290">ș</text:span><text:span text:style-name="T291">coala de circumscrip</text:span><text:span text:style-name="T292">ț</text:span><text:span text:style-name="T293">ie, dar nu au fost admi</text:span><text:span text:style-name="T294">ș</text:span><text:span text:style-name="T295">i din lips</text:span><text:span text:style-name="T296">ă</text:span><text:span text:style-name="T297"><text:s/>de locuri<text:s/></text:span><text:span text:style-name="T298">ș</text:span><text:span text:style-name="T299">i care au exprimat<text:s/></text:span><text:span text:style-name="T300">î</text:span><text:span text:style-name="T301">n aceast</text:span><text:span text:style-name="T302">ă</text:span><text:span text:style-name="T303"><text:s/>faz</text:span><text:span text:style-name="T304">ă</text:span><text:span text:style-name="T305"><text:s/>op</text:span><text:span text:style-name="T306">ț</text:span><text:span text:style-name="T307">iunea pentru<text:s/></text:span><text:span text:style-name="T308">î</text:span><text:span text:style-name="T309">nscrierea<text:s/></text:span><text:span text:style-name="T310">î</text:span><text:span text:style-name="T311">n<text:s/></text:span><text:span text:style-name="T312">ș</text:span><text:span text:style-name="T313">coala de circumscrip</text:span><text:span text:style-name="T314">ț</text:span><text:span text:style-name="T315">ie</text:span></text:p>
        </text:list-item>
        <text:list-item>
          <text:p text:style-name="P316"><text:span text:style-name="T317">21 mai 2026 –</text:span><text:span text:style-name="T318">Afi</text:span><text:span text:style-name="T319">ș</text:span><text:span text:style-name="T320">area<text:s/></text:span><text:span text:style-name="T321">î</text:span><text:span text:style-name="T322">n unit</text:span><text:span text:style-name="T323">ăț</text:span><text:span text:style-name="T324">ile de<text:s/></text:span><text:span text:style-name="T325">î</text:span><text:span text:style-name="T326">nv</text:span><text:span text:style-name="T327">ăță</text:span><text:span text:style-name="T328">m</text:span><text:span text:style-name="T329">â</text:span><text:span text:style-name="T330">nt<text:s/></text:span><text:span text:style-name="T331">ș</text:span><text:span text:style-name="T332">i pe site-ul inspectoratului<text:s/></text:span><text:span text:style-name="T333">ș</text:span><text:span text:style-name="T334">colar a candida</text:span><text:span text:style-name="T335">ț</text:span><text:span text:style-name="T336">ilor<text:s/></text:span><text:span text:style-name="T337">î</text:span><text:span text:style-name="T338">nmatricula</text:span><text:span text:style-name="T339">ț</text:span><text:span text:style-name="T340">i<text:s/></text:span><text:span text:style-name="T341">ș</text:span><text:span text:style-name="T342">i a num</text:span><text:span text:style-name="T343">ă</text:span><text:span text:style-name="T344">rului de locuri r</text:span><text:span text:style-name="T345">ă</text:span><text:span text:style-name="T346">mase libere</text:span></text:p>
        </text:list-item>
      </text:list>
      <text:p text:style-name="P347"><text:span text:style-name="T348">În conformitate cu prevederile art.5 alin(1) lit.e) din Regulamentul (UE) nr.2016/679 al Parlamentului European și al Consiliului din 27 aprilie 2016 privind protecția persoanelor fizice în ceea ce privește prelucrarea datelor cu caracter personal, denumit în continuare RGPD, datele personale sunt păstrate într-o formă care permite identificarea persoanelor vizate pe o perioadă care nu depășeste perioada necesară îndeplinirii scopului în care sunt prelucrate datele.</text:span></text:p>
      <text:p text:style-name="P349"> </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ontserrat" svg:font-family="Montserrat" style:font-family-generic="system"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0.4923in" fo:margin-right="0.786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lina Constantin</meta:initial-creator>
    <dc:creator>Alina Constantin</dc:creator>
    <meta:creation-date>2026-07-23T18:47:00Z</meta:creation-date>
    <dc:date>2026-07-23T19:16:00Z</dc:date>
    <meta:template xlink:href="Normal" xlink:type="simple"/>
    <meta:editing-cycles>1</meta:editing-cycles>
    <meta:editing-duration>PT1740S</meta:editing-duration>
    <meta:document-statistic meta:page-count="5" meta:paragraph-count="22" meta:word-count="1712" meta:character-count="11453" meta:row-count="81" meta:non-whitespace-character-count="9763"/>
  </office:meta>
</office:document-meta>
</file>